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, serif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fo:font-size="14pt" officeooo:rsid="001678aa" officeooo:paragraph-rsid="0007b4cd" fo:background-color="transparent" style:font-size-asian="14pt" style:language-asian="en" style:country-asian="US" style:font-name-complex="Times New Roman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7b4cd" fo:background-color="transparent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a9827" fo:background-color="transparent" style:font-size-asian="14pt" style:font-size-complex="14pt"/>
    </style:style>
    <style:style style:name="P4" style:family="paragraph" style:parent-style-name="Standard">
      <loext:graphic-properties draw:fill-gradient-name="gradient" draw:fill-hatch-name="hatch"/>
      <style:paragraph-properties fo:margin-left="0cm" fo:margin-right="0cm" fo:line-height="100%" fo:text-align="justify" style:justify-single-word="false" fo:text-indent="0cm" style:auto-text-indent="true"/>
      <style:text-properties style:font-name="Times New Roman" fo:font-size="14pt" officeooo:paragraph-rsid="000a9827" style:font-size-asian="14pt" style:font-size-complex="14pt"/>
    </style:style>
    <style:style style:name="P5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true"/>
      <style:text-properties style:font-name="Times New Roman2" fo:font-size="14pt" officeooo:paragraph-rsid="000a9827" style:font-size-asian="14pt" style:font-size-complex="14pt"/>
    </style:style>
    <style:style style:name="T1" style:family="text">
      <style:text-properties officeooo:rsid="0005c6d5"/>
    </style:style>
    <style:style style:name="T2" style:family="text">
      <style:text-properties officeooo:rsid="00137c7d"/>
    </style:style>
    <style:style style:name="T3" style:family="text">
      <style:text-properties officeooo:rsid="0003841e"/>
    </style:style>
    <style:style style:name="T4" style:family="text">
      <style:text-properties officeooo:rsid="00177931"/>
    </style:style>
    <style:style style:name="T5" style:family="text">
      <style:text-properties officeooo:rsid="00127dff"/>
    </style:style>
    <style:style style:name="T6" style:family="text">
      <style:text-properties officeooo:rsid="000910a4"/>
    </style:style>
    <style:style style:name="T7" style:family="text">
      <style:text-properties fo:color="#000000" loext:opacity="100%" officeooo:rsid="001ca57b" style:language-asian="en" style:country-asian="US"/>
    </style:style>
    <style:style style:name="T8" style:family="text">
      <style:text-properties fo:color="#000000" loext:opacity="100%" officeooo:rsid="001ca57b" style:language-asian="en" style:country-asian="US" style:font-name-complex="Times New Roman"/>
    </style:style>
    <style:style style:name="T9" style:family="text">
      <style:text-properties fo:color="#000000" loext:opacity="100%" officeooo:rsid="00188010" style:language-asian="en" style:country-asian="US" style:font-name-complex="Times New Roman"/>
    </style:style>
    <style:style style:name="T10" style:family="text">
      <style:text-properties fo:color="#000000" loext:opacity="100%" officeooo:rsid="000caddb"/>
    </style:style>
    <style:style style:name="T11" style:family="text">
      <style:text-properties fo:color="#000000" loext:opacity="100%" officeooo:rsid="0010bd7d"/>
    </style:style>
    <style:style style:name="T12" style:family="text">
      <style:text-properties fo:color="#000000" loext:opacity="100%" officeooo:rsid="0018f0b5"/>
    </style:style>
    <style:style style:name="T13" style:family="text">
      <style:text-properties fo:color="#000000" loext:opacity="100%" style:font-name="Times New Roman2" officeooo:rsid="000caddb" style:language-asian="en" style:country-asian="US" style:font-name-complex="Times New Roman"/>
    </style:style>
    <style:style style:name="T14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15" style:family="text">
      <style:text-properties fo:color="#000000" loext:opacity="100%" officeooo:rsid="001ca57b" fo:background-color="transparent" loext:char-shading-value="0" style:language-asian="en" style:country-asian="US" style:font-name-complex="Times New Roman"/>
    </style:style>
    <style:style style:name="T16" style:family="text">
      <style:text-properties fo:color="#000000" loext:opacity="100%" officeooo:rsid="00188010" fo:background-color="transparent" loext:char-shading-value="0" style:language-asian="en" style:country-asian="US" style:font-name-complex="Times New Roman"/>
    </style:style>
    <style:style style:name="T17" style:family="text">
      <style:text-properties fo:color="#000000" loext:opacity="100%" style:font-name="Liberation Serif" fo:font-size="13.5pt" fo:letter-spacing="-0.002cm" fo:font-weight="normal" officeooo:rsid="00188010" fo:background-color="transparent" loext:char-shading-value="0" style:font-name-asian="Times New Roman1" style:font-size-asian="13.5pt" style:language-asian="en" style:country-asian="US" style:font-weight-asian="normal" style:font-name-complex="Times New Roman1" style:font-size-complex="13.5pt"/>
    </style:style>
    <style:style style:name="T18" style:family="text">
      <style:text-properties fo:color="#000000" loext:opacity="100%" style:font-name="Liberation Serif" fo:font-size="13.5pt" fo:letter-spacing="-0.002cm" fo:font-weight="normal" officeooo:rsid="0034b28c" fo:background-color="transparent" loext:char-shading-value="0" style:font-name-asian="Times New Roman1" style:font-size-asian="13.5pt" style:language-asian="en" style:country-asian="US" style:font-weight-asian="normal" style:font-name-complex="Times New Roman1" style:font-size-complex="13.5pt"/>
    </style:style>
    <style:style style:name="T19" style:family="text">
      <style:text-properties fo:color="#000000" loext:opacity="100%" style:font-name="Liberation Serif" fo:font-size="13.5pt" fo:letter-spacing="-0.002cm" fo:font-weight="normal" officeooo:rsid="0034b28c" fo:background-color="transparent" loext:char-shading-value="0" style:font-name-asian="Times New Roman1" style:font-size-asian="13.5pt" style:language-asian="en" style:country-asian="US" style:font-weight-asian="normal" style:font-name-complex="Times New Roman1" style:font-size-complex="13.5pt" style:font-weight-complex="normal"/>
    </style:style>
    <style:style style:name="T20" style:family="text">
      <style:text-properties fo:color="#000000" loext:opacity="100%" style:font-name="Times New Roman" fo:font-size="13.5pt" fo:letter-spacing="-0.002cm" fo:font-weight="normal" officeooo:rsid="0034b28c" fo:background-color="transparent" loext:char-shading-value="0" style:font-name-asian="Times New Roman1" style:font-size-asian="13.5pt" style:language-asian="en" style:country-asian="US" style:font-weight-asian="normal" style:font-name-complex="Times New Roman1" style:font-size-complex="13.5pt" style:font-weight-complex="normal"/>
    </style:style>
    <style:style style:name="T21" style:family="text">
      <style:text-properties officeooo:rsid="000caddb" style:language-asian="en" style:country-asian="US"/>
    </style:style>
    <style:style style:name="T22" style:family="text">
      <style:text-properties officeooo:rsid="00188010" style:language-asian="en" style:country-asian="US"/>
    </style:style>
    <style:style style:name="T23" style:family="text">
      <style:text-properties officeooo:rsid="000ed5a6" style:language-asian="en" style:country-asian="US"/>
    </style:style>
    <style:style style:name="T24" style:family="text">
      <style:text-properties officeooo:rsid="0005c6d5" style:language-asian="en" style:country-asian="US"/>
    </style:style>
    <style:style style:name="T25" style:family="text">
      <style:text-properties officeooo:rsid="000c23b3" style:language-asian="en" style:country-asian="US"/>
    </style:style>
    <style:style style:name="T26" style:family="text">
      <style:text-properties officeooo:rsid="00137c7d" style:language-asian="en" style:country-asian="US"/>
    </style:style>
    <style:style style:name="T27" style:family="text">
      <style:text-properties officeooo:rsid="000caddb" style:language-asian="en" style:country-asian="US" style:font-name-complex="Times New Roman"/>
    </style:style>
    <style:style style:name="T28" style:family="text">
      <style:text-properties officeooo:rsid="000c23b3"/>
    </style:style>
    <style:style style:name="T29" style:family="text">
      <style:text-properties officeooo:rsid="0013287e"/>
    </style:style>
    <style:style style:name="T30" style:family="text">
      <style:text-properties officeooo:rsid="00107700"/>
    </style:style>
    <style:style style:name="T31" style:family="text">
      <style:text-properties officeooo:rsid="00145087"/>
    </style:style>
    <style:style style:name="T32" style:family="text">
      <style:text-properties officeooo:rsid="001584c9"/>
    </style:style>
    <style:style style:name="T33" style:family="text">
      <style:text-properties officeooo:rsid="00075807"/>
    </style:style>
    <style:style style:name="T34" style:family="text">
      <style:text-properties officeooo:rsid="000caddb" fo:background-color="transparent" loext:char-shading-value="0" style:language-asian="en" style:country-asian="US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О <text:span text:style-name="T1">проведении экспертно-аналитического мероприятия</text:span></text:p>
      <text:p text:style-name="P2"><text:span text:style-name="T2">Основание: Распоряжение </text:span><text:span text:style-name="T3">контрольно-счетной палаты муниципального образования Курганинский район 23</text:span><text:span text:style-name="T4">.1</text:span><text:span text:style-name="T3">0</text:span><text:span text:style-name="T4">.</text:span><text:span text:style-name="T5">2025</text:span><text:span text:style-name="T6"> </text:span><text:span text:style-name="T2">года № </text:span><text:span text:style-name="T3">81</text:span><text:span text:style-name="T4">-</text:span><text:span text:style-name="T2">РО.</text:span></text:p>
      <text:p text:style-name="P4">В соответствии с пункт<text:span text:style-name="T28">ом </text:span><text:span text:style-name="T29">2</text:span>.<text:span text:style-name="T29">4</text:span><text:span text:style-name="T30"> </text:span>плана работы <text:span text:style-name="T31">контрольно-счетной палаты муниципального об</text:span><text:span text:style-name="T32">р</text:span><text:span text:style-name="T31">азования Курганинский район </text:span>на 2025 год прове<text:span text:style-name="T33">дена финансово-экономическая экспертиза</text:span><text:span text:style-name="T25"> </text:span><text:span text:style-name="T22">проект</text:span><text:span text:style-name="T26">а</text:span><text:span text:style-name="T22"> </text:span><text:span text:style-name="T14">постановления администрации муниципального образования Курганинский район </text:span><text:span text:style-name="T15">«О внесении изменений в постановление администрации муниципального образования Курганинский район от 15 августа 2024 года № 782 № «Об утверждении муниципальной программы муниципального образования Курганинский район </text:span><text:span text:style-name="T16">«</text:span><text:span text:style-name="T15">Социальная поддержка граждан» </text:span><text:span text:style-name="T16">на 2025-20</text:span><text:span text:style-name="T15">30</text:span><text:span text:style-name="T16"> годы».</text:span></text:p>
      <text:p text:style-name="P5"><text:span text:style-name="T16">В соответствии с пунктом 2.4 плана работы контрольно-счетной палаты муниципального образования Курганинский район на 2025 год проведена финансово-экономическая экспертиза проекта 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</text:span><text:span text:style-name="T17">о</text:span><text:span text:style-name="T18">т </text:span><text:span text:style-name="T19">14 августа 2024 № 762 «Об утверждении муниципальной программы муниципального образования Курганинский район «</text:span><text:span text:style-name="T20">Управление муниципальными финансами муниципального образования Курганинский район» на 2025-2030 годы</text:span><text:span text:style-name="T19">»</text:span><text:span text:style-name="T16">.</text:span></text:p>
      <text:p text:style-name="P3"><text:span text:style-name="T13">Заключения по результатам экспертно-аналитических мероприятий, содержащие информацию о выявленных нарушениях и недостатках, а также рекомендации по их устранению, направлены координатора</text:span><text:span text:style-name="T27"> </text:span></text:p>
      <text:p text:style-name="P1"><text:span text:style-name="T10">В </text:span><text:span text:style-name="T11">соответствии с</text:span><text:span text:style-name="T10"> Соглашени</text:span><text:span text:style-name="T11">ем</text:span><text:span text:style-name="T10"> «О порядке взаимодействия между Прокуратурой </text:span><text:span text:style-name="T12">Курганинского района </text:span><text:span text:style-name="T10">и </text:span><text:span text:style-name="T12">к</text:span><text:span text:style-name="T10">онтрольно-счётной палатой муниципального образования Курганинский </text:span><text:span text:style-name="T12">район» </text:span><text:span text:style-name="T10">материал</text:span><text:span text:style-name="T11">ы</text:span><text:span text:style-name="T10"> проверки направлены в </text:span><text:span text:style-name="T12">П</text:span><text:span text:style-name="T10">рокуратуру </text:span><text:span text:style-name="T12">Курганинского района</text:span><text:span text:style-name="T10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, serif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Основной_20_шрифт_20_абзаца" style:display-name="Основной шрифт абзаца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12-12T10:02:44.677000000</meta:creation-date>
    <dc:date>2026-01-20T10:07:00.122000000</dc:date>
    <meta:editing-duration>PT3M7S</meta:editing-duration>
    <meta:editing-cycles>7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6" meta:word-count="179" meta:character-count="1676" meta:non-whitespace-character-count="1502"/>
  </office:meta>
</office:document-meta>
</file>